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Table1" style:family="table">
      <style:table-properties style:width="17cm" table:align="left"/>
    </style:style>
    <style:style style:name="Table1.A" style:family="table-column">
      <style:table-column-properties style:column-width="4.214cm"/>
    </style:style>
    <style:style style:name="Table1.B" style:family="table-column">
      <style:table-column-properties style:column-width="4.24cm"/>
    </style:style>
    <style:style style:name="Table1.C" style:family="table-column">
      <style:table-column-properties style:column-width="4.422cm"/>
    </style:style>
    <style:style style:name="Table1.D" style:family="table-column">
      <style:table-column-properties style:column-width="4.124cm"/>
    </style:style>
    <style:style style:name="Table1.A1" style:family="table-cell">
      <style:table-cell-properties style:vertical-align="middle" fo:padding="0.049cm" fo:border="none"/>
    </style:style>
    <style:style style:name="P1" style:family="paragraph" style:parent-style-name="Text_20_body" style:list-style-name="L1"/>
    <style:style style:name="P2" style:family="paragraph" style:parent-style-name="Text_20_body" style:list-style-name="L1">
      <style:paragraph-properties fo:margin-top="0cm" fo:margin-bottom="0cm" style:contextual-spacing="false"/>
    </style:style>
    <style:style style:name="P3" style:family="paragraph" style:parent-style-name="Text_20_body" style:list-style-name="L2"/>
    <style:style style:name="P4" style:family="paragraph" style:parent-style-name="Text_20_body" style:list-style-name="L2">
      <style:paragraph-properties fo:margin-top="0cm" fo:margin-bottom="0cm" style:contextual-spacing="false"/>
    </style:style>
    <style:style style:name="P5" style:family="paragraph" style:parent-style-name="Text_20_body" style:list-style-name="L3"/>
    <style:style style:name="P6" style:family="paragraph" style:parent-style-name="Text_20_body" style:list-style-name="L3">
      <style:paragraph-properties fo:margin-top="0cm" fo:margin-bottom="0cm" style:contextual-spacing="false"/>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2" text:outline-level="2">Vad står egentligen på spel i grundlagsbesluten efter valet 2026?</text:h>
      <text:p text:style-name="Text_20_body">Det finns sju vilande paket. De går i ganska olika riktningar. Några <text:span text:style-name="Strong_20_Emphasis">flyttar makt bort från den politiska majoriteten och stärker oberoende institutioner eller individuella rättigheter</text:span>. Andra <text:span text:style-name="Strong_20_Emphasis">öppnar nya möjligheter för staten att begränsa yttrandefrihet, föreningsfrihet, medborgarskap, offentlighetsprincip och – i krislägen – riksdagens normala lagstiftningsmakt</text:span>. </text:p>
      <table:table table:name="Table1" table:style-name="Table1">
        <table:table-column table:style-name="Table1.A"/>
        <table:table-column table:style-name="Table1.B"/>
        <table:table-column table:style-name="Table1.C"/>
        <table:table-column table:style-name="Table1.D"/>
        <table:table-header-rows>
          <table:table-row>
            <table:table-cell table:style-name="Table1.A1" office:value-type="string">
              <text:p text:style-name="Table_20_Heading">Förslag</text:p>
            </table:table-cell>
            <table:table-cell table:style-name="Table1.A1" office:value-type="string">
              <text:p text:style-name="Table_20_Heading">Maktförskjutning</text:p>
            </table:table-cell>
            <table:table-cell table:style-name="Table1.A1" office:value-type="string">
              <text:p text:style-name="Table_20_Heading">Fri- och rättigheter</text:p>
            </table:table-cell>
            <table:table-cell table:style-name="Table1.A1" office:value-type="string">
              <text:p text:style-name="Table_20_Heading">Betydelse</text:p>
            </table:table-cell>
          </table:table-row>
        </table:table-header-rows>
        <table:table-row>
          <table:table-cell table:style-name="Table1.A1" office:value-type="string">
            <text:p text:style-name="Table_20_Contents"><text:span text:style-name="Strong_20_Emphasis">Krisbefogenheter för regeringen</text:span></text:p>
          </table:table-cell>
          <table:table-cell table:style-name="Table1.A1" office:value-type="string">
            <text:p text:style-name="Table_20_Contents">Riksdag → regering</text:p>
          </table:table-cell>
          <table:table-cell table:style-name="Table1.A1" office:value-type="string">
            <text:p text:style-name="Table_20_Contents">Kan indirekt möjliggöra långtgående ingrepp</text:p>
          </table:table-cell>
          <table:table-cell table:style-name="Table1.A1" office:value-type="string">
            <text:p text:style-name="Table_20_Contents"><text:span text:style-name="Strong_20_Emphasis">Mycket stor</text:span></text:p>
          </table:table-cell>
        </table:table-row>
        <table:table-row>
          <table:table-cell table:style-name="Table1.A1" office:value-type="string">
            <text:p text:style-name="Table_20_Contents"><text:span text:style-name="Strong_20_Emphasis">Medborgarskap + föreningsfrihet</text:span></text:p>
          </table:table-cell>
          <table:table-cell table:style-name="Table1.A1" office:value-type="string">
            <text:p text:style-name="Table_20_Contents">Individ → stat</text:p>
          </table:table-cell>
          <table:table-cell table:style-name="Table1.A1" office:value-type="string">
            <text:p text:style-name="Table_20_Contents">Två tidigare starka rättighetsskydd försvagas</text:p>
          </table:table-cell>
          <table:table-cell table:style-name="Table1.A1" office:value-type="string">
            <text:p text:style-name="Table_20_Contents"><text:span text:style-name="Strong_20_Emphasis">Mycket stor</text:span></text:p>
          </table:table-cell>
        </table:table-row>
        <table:table-row>
          <table:table-cell table:style-name="Table1.A1" office:value-type="string">
            <text:p text:style-name="Table_20_Contents"><text:span text:style-name="Strong_20_Emphasis">Hets mot folkgrupp i TF</text:span></text:p>
          </table:table-cell>
          <table:table-cell table:style-name="Table1.A1" office:value-type="string">
            <text:p text:style-name="Table_20_Contents">Talare/utgivare → staten/enskilda målsägande</text:p>
          </table:table-cell>
          <table:table-cell table:style-name="Table1.A1" office:value-type="string">
            <text:p text:style-name="Table_20_Contents">Yttrande- och tryckfriheten begränsas ytterligare</text:p>
          </table:table-cell>
          <table:table-cell table:style-name="Table1.A1" office:value-type="string">
            <text:p text:style-name="Table_20_Contents"><text:span text:style-name="Strong_20_Emphasis">Stor</text:span></text:p>
          </table:table-cell>
        </table:table-row>
        <table:table-row>
          <table:table-cell table:style-name="Table1.A1" office:value-type="string">
            <text:p text:style-name="Table_20_Contents"><text:span text:style-name="Strong_20_Emphasis">Beslagtagna digitala handlingar</text:span></text:p>
          </table:table-cell>
          <table:table-cell table:style-name="Table1.A1" office:value-type="string">
            <text:p text:style-name="Table_20_Contents">Allmänhet/press → myndigheter</text:p>
          </table:table-cell>
          <table:table-cell table:style-name="Table1.A1" office:value-type="string">
            <text:p text:style-name="Table_20_Contents">Offentlighetsprincipen begränsas</text:p>
          </table:table-cell>
          <table:table-cell table:style-name="Table1.A1" office:value-type="string">
            <text:p text:style-name="Table_20_Contents"><text:span text:style-name="Strong_20_Emphasis">Stor</text:span></text:p>
          </table:table-cell>
        </table:table-row>
        <table:table-row>
          <table:table-cell table:style-name="Table1.A1" office:value-type="string">
            <text:p text:style-name="Table_20_Contents"><text:span text:style-name="Strong_20_Emphasis">Starkare domstolar + svårare grundlagsändring</text:span></text:p>
          </table:table-cell>
          <table:table-cell table:style-name="Table1.A1" office:value-type="string">
            <text:p text:style-name="Table_20_Contents">Riksdagsmajoritet/regering → domstolar och kvalificerade majoriteter</text:p>
          </table:table-cell>
          <table:table-cell table:style-name="Table1.A1" office:value-type="string">
            <text:p text:style-name="Table_20_Contents">Stärker rättsstatligt skydd</text:p>
          </table:table-cell>
          <table:table-cell table:style-name="Table1.A1" office:value-type="string">
            <text:p text:style-name="Table_20_Contents"><text:span text:style-name="Strong_20_Emphasis">Mycket stor, men rättighetsstärkande</text:span></text:p>
          </table:table-cell>
        </table:table-row>
        <table:table-row>
          <table:table-cell table:style-name="Table1.A1" office:value-type="string">
            <text:p text:style-name="Table_20_Contents"><text:span text:style-name="Strong_20_Emphasis">Tillgänglighetskrav för medier</text:span></text:p>
          </table:table-cell>
          <table:table-cell table:style-name="Table1.A1" office:value-type="string">
            <text:p text:style-name="Table_20_Contents">Grundlagsskyddat medieområde → vanlig lagstiftning</text:p>
          </table:table-cell>
          <table:table-cell table:style-name="Table1.A1" office:value-type="string">
            <text:p text:style-name="Table_20_Contents">Begränsad inskränkning av mediefriheten</text:p>
          </table:table-cell>
          <table:table-cell table:style-name="Table1.A1" office:value-type="string">
            <text:p text:style-name="Table_20_Contents">Måttlig</text:p>
          </table:table-cell>
        </table:table-row>
        <table:table-row>
          <table:table-cell table:style-name="Table1.A1" office:value-type="string">
            <text:p text:style-name="Table_20_Contents"><text:span text:style-name="Strong_20_Emphasis">Starkare ställning för JO</text:span></text:p>
          </table:table-cell>
          <table:table-cell table:style-name="Table1.A1" office:value-type="string">
            <text:p text:style-name="Table_20_Contents">Riksdagsmajoritet → JO</text:p>
          </table:table-cell>
          <table:table-cell table:style-name="Table1.A1" office:value-type="string">
            <text:p text:style-name="Table_20_Contents">Stärker kontrollmakten</text:p>
          </table:table-cell>
          <table:table-cell table:style-name="Table1.A1" office:value-type="string">
            <text:p text:style-name="Table_20_Contents">Begränsad men positiv</text:p>
          </table:table-cell>
        </table:table-row>
      </table:table>
      <text:h text:style-name="Heading_20_3" text:outline-level="3">1. Regeringen får extraordinär normgivningsmakt i fredstid</text:h>
      <text:p text:style-name="Text_20_body">Detta är enligt min läsning <text:span text:style-name="Strong_20_Emphasis">den mest principiella maktförskjutningen i hela paketet</text:span>.</text:p>
      <text:p text:style-name="Text_20_body">Ett nytt kapitel 16 i regeringsformen ska göra det möjligt att utlysa en <text:span text:style-name="Strong_20_Emphasis">”allvarlig fredstida krissituation”</text:span>. Därefter kan riksdagen ge regeringen särskilda befogenheter att meddela föreskrifter som regeringen normalt inte får besluta om själv. Riksdagen ska kunna återkalla befogenheterna. </text:p>
      <text:p text:style-name="Text_20_body">Men själva lagförslaget går längre än den korta sammanfattningen antyder. Regeringen ska efter ett riksdagsbemyndigande kunna meddela föreskrifter inom områden som enligt grundlagen annars kräver <text:span text:style-name="Strong_20_Emphasis">lag</text:span>, alltså riksdagsbeslut. Och om ”rikets intressen” kräver det kan regeringen under en sådan kris även utfärda sådana föreskrifter <text:span text:style-name="Strong_20_Emphasis">utan ett föregående bemyndigande</text:span>. Grundlag, riksdagsordning och vallagen får dock inte ändras den vägen. Föreskrifterna måste därefter underställas riksdagen och är tidsbegränsade om de inte godkänns. </text:p>
      <text:p text:style-name="Text_20_body">Det är en klassisk konstitutionell bytesaffär:</text:p>
      <text:p text:style-name="Text_20_body"><text:span text:style-name="Strong_20_Emphasis">I normalläget:</text:span></text:p>
      <text:p text:style-name="Quotations">Riksdagen stiftar lag → regeringen verkställer.</text:p>
      <text:p text:style-name="Text_20_body"><text:soft-page-break/><text:span text:style-name="Strong_20_Emphasis">I den nya krisordningen:</text:span></text:p>
      <text:p text:style-name="Quotations">Riksdagen kan överlåta betydande normgivningsmakt → och i ett akut läge kan regeringen till och med handla först och begära riksdagens godkännande efteråt.</text:p>
      <text:p text:style-name="Text_20_body">Skyddsräckena är betydande: krissituationen ska beslutas av riksdagen, befogenheterna kan tas tillbaka och regeringens egna krisföreskrifter måste snabbt underställas riksdagen.</text:p>
      <text:p text:style-name="Text_20_body">Men själva maktförskjutningen är ändå fundamental. Man skriver in i grundlagen ett system för <text:span text:style-name="Strong_20_Emphasis">undantagsliknande regeringsmakt även när Sverige inte befinner sig i krig</text:span>.</text:p>
      <text:p text:style-name="Text_20_body">Ur fri- och rättighetssynpunkt är det särskilt viktigt eftersom många rättighetsbegränsningar görs genom just lagstiftning. Förslaget innebär inte i sig att en viss rättighet avskaffas, men det förändrar <text:span text:style-name="Strong_20_Emphasis">vem som i kris kan fatta regler med lagliknande verkan och hur snabbt det kan ske</text:span>.</text:p>
      <text:h text:style-name="Heading_20_3" text:outline-level="3">2. Medborgarskapet blir inte längre ovillkorligt skyddat</text:h>
      <text:p text:style-name="Text_20_body">Detta är den tydligaste direkta försvagningen av en individuell grundlagsrätt.</text:p>
      <text:p text:style-name="Text_20_body">I dag är grundprincipen att en svensk medborgare som är eller har varit bosatt i Sverige <text:span text:style-name="Strong_20_Emphasis">inte får fråntas sitt medborgarskap</text:span>. Den nya grundlagen öppnar för att staten genom vanlig lag ska kunna göra det om personen samtidigt är medborgare i ett annat land och</text:p>
      <text:list text:style-name="L1">
        <text:list-item>
          <text:p text:style-name="P2">fått svenskt medborgarskap genom oriktiga eller vilseledande uppgifter eller annat otillbörligt handlande, eller </text:p>
        </text:list-item>
        <text:list-item>
          <text:p text:style-name="P1">dömts för brott som <text:span text:style-name="Strong_20_Emphasis">”allvarligt skadar Sveriges vitala intressen”</text:span>. </text:p>
        </text:list-item>
      </text:list>
      <text:p text:style-name="Text_20_body">Det är alltså inte själva grundlagsändringen som automatiskt fråntar någon medborgarskapet. Den <text:span text:style-name="Strong_20_Emphasis">tar bort grundlagsspärren</text:span> och ger framtida riksdagsmajoriteter möjlighet att införa sådana regler genom vanlig lag.</text:p>
      <text:p text:style-name="Text_20_body">Maktförskjutningen är tydlig:</text:p>
      <text:p text:style-name="Quotations"><text:span text:style-name="Strong_20_Emphasis">Från:</text:span> medborgarskapet som en rättslig status staten i princip inte kan ta tillbaka.<text:line-break/><text:span text:style-name="Strong_20_Emphasis">Till:</text:span> medborgarskapet som under vissa omständigheter kan återkallas av staten.</text:p>
      <text:p text:style-name="Text_20_body">Dessutom uppstår två kategorier svenska medborgare. Den som bara är svensk medborgare kan inte göras statslös och omfattas därför inte av möjligheten på samma sätt. Den som har dubbelt medborgarskap får ett <text:span text:style-name="Strong_20_Emphasis">svagare konstitutionellt skydd för sitt svenska medborgarskap</text:span>.</text:p>
      <text:p text:style-name="Text_20_body">Det är något helt annat än exempelvis ett längre fängelsestraff. Straffet drabbar en person för ett brott; förlust av medborgarskap förändrar personens rättsliga relation till staten.</text:p>
      <text:h text:style-name="Heading_20_3" text:outline-level="3">3. Föreningsfriheten får ett nytt undantag</text:h>
      <text:p text:style-name="Text_20_body">I samma paket öppnas också regeringsformen för begränsningar av föreningsfriheten när det gäller sammanslutningar som ägnar sig åt</text:p>
      <text:p text:style-name="Quotations">allvarlig brottslighet för att uppnå ekonomisk vinning eller annan otillbörlig fördel. </text:p>
      <text:p text:style-name="Text_20_body">Återigen är den viktiga skillnaden mellan <text:span text:style-name="Strong_20_Emphasis">att förbjuda viss verksamhet</text:span> och <text:span text:style-name="Strong_20_Emphasis">att göra själva föreningen eller deltagandet i sammanslutningen till föremål för begränsningar</text:span>.</text:p>
      <text:p text:style-name="Text_20_body"><text:soft-page-break/>Grundlagsändringen förbjuder alltså inte i sig några organisationer. Den ger riksdagen ett nytt konstitutionellt utrymme att senare göra det genom vanlig lag.</text:p>
      <text:p text:style-name="Text_20_body">Det är en maktförskjutning från individers rätt att organisera sig till statens möjlighet att avgöra vilka typer av sammanslutningar som ska kunna begränsas.</text:p>
      <text:p text:style-name="Text_20_body">Man kan tycka att organiserad grov brottslighet är ett uppenbart legitimt mål. Den principiella frågan är ändå viktig: <text:span text:style-name="Strong_20_Emphasis">föreningsfriheten är normalt just ett skydd mot att staten angriper organisationen som sådan i stället för konkreta brottsliga handlingar.</text:span></text:p>
      <text:h text:style-name="Heading_20_3" text:outline-level="3">4. Hets mot folkgrupp utvidgas inne i tryckfrihetsgrundlagen</text:h>
      <text:p text:style-name="Text_20_body">Här flyttas den redan genomförda ändringen i brottsbalken också in på det grundlagsskyddade området.</text:p>
      <text:p text:style-name="Text_20_body">Tre saker görs:</text:p>
      <text:list text:style-name="L2">
        <text:list-item>
          <text:p text:style-name="P4">förnekelse av Förintelsen och vissa andra internationella brott kriminaliseras uttryckligen, </text:p>
        </text:list-item>
        <text:list-item>
          <text:p text:style-name="P4">det skrivs uttryckligen in att uppmaning till våld omfattas, </text:p>
        </text:list-item>
        <text:list-item>
          <text:p text:style-name="P3">enskilda personer som hör till en skyddad grupp får ställning som målsägande och kan få skadestånd. </text:p>
        </text:list-item>
      </text:list>
      <text:p text:style-name="Text_20_body">Punkt 2 är huvudsakligen ett förtydligande. Punkt 1 och framför allt punkt 3 innebär en mer konkret förändring.</text:p>
      <text:p text:style-name="Text_20_body">Här finns alltså ett verkligt rättighetsbyte:</text:p>
      <text:p text:style-name="Quotations"><text:span text:style-name="Strong_20_Emphasis">Starkare skydd mot hets, hot och vissa former av historieförnekelse</text:span><text:line-break/>mot<text:line-break/><text:span text:style-name="Strong_20_Emphasis">ett något mindre område för grundlagsskyddad publicering och opinionsyttring.</text:span></text:p>
      <text:p text:style-name="Text_20_body">Att enskilda får målsägandestatus förändrar också maktbalansen. Hets mot folkgrupp har traditionellt handlat om brott mot en grupp eller det allmänna intresset. Nu kan enskilda gruppmedlemmar också bli rättsliga parter och kräva skadestånd.</text:p>
      <text:p text:style-name="Text_20_body">För en presentation om fri- och rättigheter bör detta därför inte beskrivas bara som ett ”förtydligande”. Riksdagens egen sammanfattning säger uttryckligen att <text:span text:style-name="Strong_20_Emphasis">tillämpningsområdet utvidgas</text:span>. </text:p>
      <text:h text:style-name="Heading_20_3" text:outline-level="3">5. Offentlighetsprincipen begränsas för digitalt material som polisen beslagtar</text:h>
      <text:p text:style-name="Text_20_body">Det här kan låta tekniskt men är principiellt intressant.</text:p>
      <text:p text:style-name="Text_20_body">När polisen beslagtar exempelvis en dator eller telefon kan enorma mängder digital information rent tekniskt komma in till myndigheten. Förslaget innebär att sådana digitala upptagningar <text:span text:style-name="Strong_20_Emphasis">inte ska anses vara allmänna handlingar enbart därför att informationsbäraren beslagtagits eller kopierats vid husrannsakan</text:span>.</text:p>
      <text:p text:style-name="Text_20_body">Först när materialet faktiskt tillförs brottsutredningen eller annan verksamhet hos myndigheten blir det en allmän handling på vanligt sätt. </text:p>
      <text:p text:style-name="Text_20_body">Här står två rättigheter nästan direkt mot varandra:</text:p>
      <text:p text:style-name="Text_20_body"><text:soft-page-break/><text:span text:style-name="Strong_20_Emphasis">Offentlighetsprincipen försvagas:</text:span> journalister och allmänhet får inte automatiskt offentlighetsrätt till hela den digitala mängd som myndigheten fått tillgång till.</text:p>
      <text:p text:style-name="Text_20_body"><text:span text:style-name="Strong_20_Emphasis">Den personliga integriteten stärks:</text:span> ett beslag av en laptop ska inte innebära att tusentals privata mejl, foton och dokument genom en teknikalitet plötsligt omfattas av offentlighetsprincipen.</text:p>
      <text:p text:style-name="Text_20_body">Men konstitutionellt innebär det otvetydigt att <text:span text:style-name="Strong_20_Emphasis">området för ”allmän handling” görs mindre</text:span>. Därför bör det absolut finnas med i en valpresentation om inskränkningar av informationsfriheten och offentlighetsprincipen.</text:p>
      <text:h text:style-name="Heading_20_3" text:outline-level="3">6. Grundlagarna blir betydligt svårare för en ny politisk majoritet att ändra</text:h>
      <text:p text:style-name="Text_20_body">Detta går åt motsatt håll.</text:p>
      <text:p text:style-name="Text_20_body">I dag krävs två likalydande riksdagsbeslut med val emellan. Det nya systemet lägger till majoritetskrav:</text:p>
      <text:list text:style-name="L3">
        <text:list-item>
          <text:p text:style-name="P6">minst <text:span text:style-name="Strong_20_Emphasis">hälften av samtliga riksdagsledamöter</text:span> måste stödja första beslutet, </text:p>
        </text:list-item>
        <text:list-item>
          <text:p text:style-name="P6">efter valet krävs minst <text:span text:style-name="Strong_20_Emphasis">två tredjedelar av samtliga ledamöter</text:span> för slutligt antagande, </text:p>
        </text:list-item>
        <text:list-item>
          <text:p text:style-name="P5">första beslutet måste normalt tas senast fyra månader före valet. </text:p>
        </text:list-item>
      </text:list>
      <text:p text:style-name="Text_20_body">Det här flyttar makt från en enkel parlamentarisk majoritet till <text:span text:style-name="Strong_20_Emphasis">breda och långvariga politiska majoriteter</text:span>.</text:p>
      <text:p text:style-name="Text_20_body">Det kan beskrivas på två lika rimliga sätt:</text:p>
      <text:p text:style-name="Quotations"><text:span text:style-name="Strong_20_Emphasis">Demokratisk skyddsregel:</text:span> en tillfällig majoritet får svårare att montera ned rättigheter och institutioner.</text:p>
      <text:p text:style-name="Text_20_body">men också:</text:p>
      <text:p text:style-name="Quotations"><text:span text:style-name="Strong_20_Emphasis">Mindre majoritetsstyre:</text:span> även en tydlig ny folkmajoritet får svårare att genomföra konstitutionella förändringar eftersom en minoritet på mer än en tredjedel kan stoppa dem.</text:p>
      <text:p text:style-name="Text_20_body">Det är därför inte bara en teknisk förstärkning av demokratin. Det är ett medvetet val mellan <text:span text:style-name="Strong_20_Emphasis">majoritetsdemokrati och konstitutionell tröghet</text:span>.</text:p>
      <text:h text:style-name="Heading_20_3" text:outline-level="3">7. Domstolarna flyttas längre bort från regeringen och den politiska makten</text:h>
      <text:p text:style-name="Text_20_body">Samma paket innehåller en rad förstärkningar av domstolarnas oberoende.</text:p>
      <text:p text:style-name="Text_20_body">Bland annat skrivs det uttryckligen in att rättskipningen utövas av <text:span text:style-name="Strong_20_Emphasis">oberoende domstolar</text:span>. Den centrala domstolsadministrationen ska ledas av en styrelse där majoriteten är domare. Regler för högsta domstolarnas sammansättning och ordinarie domares ställning förs in i grundlagen, och myndigheter under regeringen ska inte längre få utöva tillsyn över domstolarnas rättskipning. </text:p>
      <text:p text:style-name="Text_20_body">Dessutom utvidgas Lagrådets granskningsområde så att förslag som rör grundläggande fri- och rättigheter ska granskas. </text:p>
      <text:p text:style-name="Text_20_body">Här är maktförskjutningen mycket tydlig:</text:p>
      <text:p text:style-name="Quotations"><text:span text:style-name="Strong_20_Emphasis">Regering och riksdagsmajoritet → domstolar, domare och rättsliga kontrollorgan.</text:span></text:p>
      <text:p text:style-name="Text_20_body"><text:soft-page-break/>Ur ett klassiskt rättighetsperspektiv är detta snarare <text:span text:style-name="Strong_20_Emphasis">en förstärkning än en inskränkning</text:span> av skyddet mot politisk makt.</text:p>
      <text:p text:style-name="Text_20_body">Men för den som framför allt betonar folksuveränitet är det värt att notera att en större del av statsapparaten samtidigt görs <text:span text:style-name="Strong_20_Emphasis">svårare för folkvalda majoriteter att förändra eller påverka</text:span>.</text:p>
      <text:h text:style-name="Heading_20_3" text:outline-level="3">8. Mediernas grundlagsskydd får fler undantag för tillgänglighetsregler</text:h>
      <text:p text:style-name="Text_20_body">Tryckfrihetsförordningen och yttrandefrihetsgrundlagen ändras så att vanlig lag kan ställa vissa tillgänglighetskrav, exempelvis på e-böcker, e-handel och tillgänglighetstjänster som textning och tolkning.</text:p>
      <text:p text:style-name="Text_20_body">Två spärrar anges: kraven ska syfta till tillgänglighet för personer med funktionsnedsättning och följa av Sveriges EU-medlemskap. </text:p>
      <text:p text:style-name="Text_20_body">Det här är alltså en <text:span text:style-name="Strong_20_Emphasis">smal öppning i mediegrundlagarnas skydd mot vanlig reglering</text:span>.</text:p>
      <text:p text:style-name="Text_20_body">Maktmässigt:</text:p>
      <text:p text:style-name="Quotations">grundlagsskyddad publiceringsfrihet → något större utrymme för lagstiftare och myndigheter att reglera hur information ska presenteras.</text:p>
      <text:p text:style-name="Text_20_body">Men eftersom området är tydligt begränsat till tillgänglighet och EU-förpliktelser skulle jag inte sätta detta bland de mest kontroversiella förändringarna.</text:p>
      <text:h text:style-name="Heading_20_3" text:outline-level="3">9. JO blir svårare att avsätta</text:h>
      <text:p text:style-name="Text_20_body">Slutligen får justitieombudsmännen ett starkare anställningsskydd. Det införs särskilda besluts- och kvorumregler för att entlediga en JO som inte längre har riksdagens förtroende. Syftet anges uttryckligen vara att stärka JO:s konstitutionella ställning. </text:p>
      <text:p text:style-name="Text_20_body">Det är också en maktförskjutning:</text:p>
      <text:p text:style-name="Quotations"><text:span text:style-name="Strong_20_Emphasis">riksdagens dagsmajoritet → ett oberoende kontrollorgan.</text:span></text:p>
      <text:p text:style-name="Text_20_body">För den enskildes rättigheter är effekten indirekt men huvudsakligen positiv eftersom JO:s möjlighet att granska myndigheterna blir mindre beroende av den parlamentariska majoriteten.</text:p>
      <text:p text:style-name="Horizontal_20_Line"/>
      <text:h text:style-name="Heading_20_2" text:outline-level="2">Den riktigt intressanta bilden</text:h>
      <text:p text:style-name="Text_20_body">Om man lämnar de juridiska detaljfrågorna och ser på <text:span text:style-name="Strong_20_Emphasis">vilken statsmodell dessa ändringar tillsammans bygger</text:span>, drar de faktiskt åt två olika håll samtidigt.</text:p>
      <text:p text:style-name="Text_20_body">Å ena sidan byggs starkare spärrar <text:span text:style-name="Strong_20_Emphasis">mot den vanliga politiska majoriteten</text:span>: grundlagen blir svårare att ändra, domstolarna mer självständiga, JO starkare och abort blir en uttrycklig grundläggande rättighet.</text:p>
      <text:p text:style-name="Text_20_body">Å andra sidan får staten på några områden <text:span text:style-name="Strong_20_Emphasis">större befogenheter gentemot individen</text:span>: medborgarskap kan bli återkalleligt, föreningsfriheten får ytterligare undantag, det grundlagsskyddade yttrandeområdet krymper något och offentlighetsprincipen begränsas.</text:p>
      <text:p text:style-name="Text_20_body"><text:soft-page-break/>Och i fredstida kriser sker något tredje: <text:span text:style-name="Strong_20_Emphasis">makt koncentreras tillfälligt till regeringen</text:span>, även på områden där normgivningen normalt tillhör riksdagen.</text:p>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sv" fo:country="S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sv" fo:country="S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oto Serif CJK SC" style:font-family-asian="'Noto Serif CJK SC'" style:font-family-generic-asian="system" style:font-pitch-asian="variable" style:font-size-asian="18pt" style:font-weight-asian="bold" style:font-name-complex="Lohit Devanagari1" style:font-family-complex="'Lohit Devanagari'" style:font-family-generic-complex="system" style:font-pitch-complex="variable"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Lohit Devanagari1" style:font-family-complex="'Lohit Devanagari'"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7">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style:master-page style:name="Left_20_Page" style:display-name="Left Page" style:page-layout-name="Mpm2" style:next-style-name="Right_20_Page"/>
    <style:master-page style:name="Right_20_Page" style:display-name="Right Page" style:page-layout-name="Mpm3" style:next-style-name="Left_20_Page"/>
    <style:master-page style:name="Envelope" style:page-layout-name="Mpm4"/>
    <style:master-page style:name="Index" style:page-layout-name="Mpm1"/>
    <style:master-page style:name="HTML" style:page-layout-name="Mpm5"/>
    <style:master-page style:name="Footnote" style:page-layout-name="Mpm6"/>
    <style:master-page style:name="Endnote" style:page-layout-name="Mpm6"/>
    <style:master-page style:name="Landscape" style:page-layout-name="Mpm7"/>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3T08:02:54.722544656</meta:creation-date>
    <dc:date>2026-09-03T08:03:54.768626691</dc:date>
    <meta:editing-duration>PT1M1S</meta:editing-duration>
    <meta:editing-cycles>1</meta:editing-cycles>
    <meta:document-statistic meta:table-count="1" meta:image-count="0" meta:object-count="0" meta:page-count="6" meta:paragraph-count="119" meta:word-count="1640" meta:character-count="12209" meta:non-whitespace-character-count="10676"/>
    <meta:generator>LibreOffice/24.2.7.2$Linux_X86_64 LibreOffice_project/420$Build-2</meta:generator>
  </office:meta>
</office:document-meta>
</file>